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5700000197E3162F172E7454C3.png" manifest:media-type="image/png"/>
  <manifest:file-entry manifest:full-path="Pictures/10000000000003E8000001F7BDF6399719844B74.png" manifest:media-type="image/png"/>
  <manifest:file-entry manifest:full-path="Pictures/10000000000002800000027C52057FCF43538F60.png" manifest:media-type="image/png"/>
  <manifest:file-entry manifest:full-path="Pictures/100000000000061000000431BDCC6E5878E63854.png" manifest:media-type="image/png"/>
  <manifest:file-entry manifest:full-path="Pictures/1000000000000438000005A0BB75100D719C8F14.png" manifest:media-type="image/png"/>
  <manifest:file-entry manifest:full-path="Pictures/1000000000000438000005A01CBD66FC88392677.png" manifest:media-type="image/png"/>
  <manifest:file-entry manifest:full-path="Pictures/1000000000000438000005A0DE71FB8262B43162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2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3" style:family="graphic" style:parent-style-name="standard">
      <style:graphic-properties svg:stroke-color="#000000" draw:fill-color="#000000" draw:textarea-vertical-align="middle" draw:auto-grow-height="false" fo:min-height="0cm" fo:min-width="0cm" style:protect="size"/>
    </style:style>
    <style:style style:name="gr4" style:family="graphic" style:parent-style-name="standard">
      <style:graphic-properties svg:stroke-color="#000000" draw:marker-start="Arrow" draw:marker-start-width="0.3cm" draw:marker-end="Arrow" draw:marker-end-width="0.3cm"/>
    </style:style>
    <style:style style:name="gr5" style:family="graphic" style:parent-style-name="standard">
      <style:graphic-properties draw:stroke="none" svg:stroke-color="#000000" draw:fill="none" draw:fill-color="#ffffff" fo:min-height="1.324cm"/>
    </style:style>
    <style:style style:name="gr6" style:family="graphic" style:parent-style-name="standard">
      <style:graphic-properties draw:stroke="none" svg:stroke-color="#000000" draw:fill="none" draw:fill-color="#ffffff" fo:min-height="0.547cm"/>
    </style:style>
    <style:style style:name="gr7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style:protect="size"/>
    </style:style>
    <style:style style:name="gr8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9" style:family="graphic" style:parent-style-name="objectwithoutfill">
      <style:graphic-properties svg:stroke-width="0cm" draw:marker-start-width="0.203cm" draw:marker-end-width="0.203cm" draw:fill="none" fo:padding-top="0.254cm" fo:padding-bottom="0.125cm" fo:padding-left="0.25cm" fo:padding-right="0.25cm"/>
    </style:style>
    <style:style style:name="gr10" style:family="graphic" style:parent-style-name="standard">
      <style:graphic-properties draw:stroke="none" svg:stroke-color="#000000" draw:fill="none" draw:fill-color="#ffffff" fo:min-height="0.937cm"/>
    </style:style>
    <style:style style:name="gr11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12" style:family="graphic" style:parent-style-name="standard">
      <style:graphic-properties draw:stroke="none" svg:stroke-color="#000000" draw:fill="none" draw:fill-color="#ffffff" fo:min-height="0.569cm"/>
    </style:style>
    <style:style style:name="gr13" style:family="graphic" style:parent-style-name="measure">
      <style:graphic-properties draw:line-distance="0.392cm" draw:start-guide="0.236cm"/>
    </style:style>
    <style:style style:name="gr14" style:family="graphic" style:parent-style-name="standard">
      <style:graphic-properties draw:stroke="none" svg:stroke-color="#000000" draw:fill="none" draw:fill-color="#ffffff" fo:min-height="0.395cm"/>
    </style:style>
    <style:style style:name="gr15" style:family="graphic" style:parent-style-name="standard">
      <style:graphic-properties draw:stroke="none" svg:stroke-color="#000000" draw:fill="none" draw:fill-color="#ffffff" fo:min-height="0.789cm"/>
    </style:style>
    <style:style style:name="gr16" style:family="graphic" style:parent-style-name="measure">
      <style:graphic-properties draw:line-distance="0.392cm" draw:start-guide="0.111cm"/>
    </style:style>
    <style:style style:name="gr17" style:family="graphic" style:parent-style-name="objectwithoutfill">
      <style:graphic-properties draw:fill="none"/>
    </style:style>
    <style:style style:name="gr18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22cm" fo:min-width="0.118cm"/>
    </style:style>
    <style:style style:name="gr19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9cm"/>
    </style:style>
    <style:style style:name="gr20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21" style:family="graphic" style:parent-style-name="standard">
      <style:graphic-properties draw:stroke="none" svg:stroke-color="#000000" draw:fill="none" draw:fill-color="#ffffff" fo:min-height="0.475cm"/>
    </style:style>
    <style:style style:name="gr2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3" style:family="graphic" style:parent-style-name="standard">
      <style:graphic-properties draw:stroke="none" svg:stroke-color="#000000" draw:fill="none" draw:fill-color="#ffffff" fo:min-height="1.093cm"/>
    </style:style>
    <style:style style:name="gr24" style:family="graphic" style:parent-style-name="standard">
      <style:graphic-properties draw:stroke="none" svg:stroke-color="#000000" draw:fill="none" draw:fill-color="#ffffff" fo:min-height="1.639cm"/>
    </style:style>
    <style:style style:name="P1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3" style:family="paragraph">
      <style:paragraph-properties fo:text-align="center" style:writing-mode="lr-tb"/>
    </style:style>
    <style:style style:name="P4" style:family="paragraph">
      <loext:graphic-properties draw:fill-color="#000000"/>
      <style:paragraph-properties fo:text-align="center" style:writing-mode="lr-tb"/>
      <style:text-properties style:font-name="Arial" fo:font-size="10pt" style:font-size-asian="10pt" style:font-size-complex="10pt"/>
    </style:style>
    <style:style style:name="P5" style:family="paragraph">
      <style:paragraph-properties fo:line-height="100%" fo:text-align="center"/>
    </style:style>
    <style:style style:name="P6" style:family="paragraph">
      <style:paragraph-properties fo:line-height="100%" fo:text-align="center" style:writing-mode="lr-tb"/>
      <style:text-properties style:font-name="Times New Roman1" fo:font-size="11pt" fo:font-weight="bold" style:font-size-asian="18pt" style:font-size-complex="18pt"/>
    </style:style>
    <style:style style:name="P7" style:family="paragraph">
      <loext:graphic-properties draw:fill="none" draw:fill-color="#ffffff"/>
      <style:paragraph-properties style:writing-mode="lr-tb"/>
      <style:text-properties style:font-name="Times New Roman1" fo:font-size="11pt" fo:font-weight="bold" style:font-size-asian="18pt" style:font-size-complex="18pt"/>
    </style:style>
    <style:style style:name="P8" style:family="paragraph">
      <loext:graphic-properties draw:fill="none" draw:fill-color="#ffffff"/>
      <style:paragraph-properties style:writing-mode="lr-tb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9" style:family="paragraph">
      <style:paragraph-properties style:writing-mode="lr-tb"/>
    </style:style>
    <style:style style:name="P10" style:family="paragraph">
      <loext:graphic-properties draw:fill-color="#000000"/>
      <style:paragraph-properties style:writing-mode="lr-tb"/>
      <style:text-properties fo:font-size="10pt" style:font-size-asian="10pt" style:font-size-complex="10pt"/>
    </style:style>
    <style:style style:name="P11" style:family="paragraph">
      <loext:graphic-properties draw:fill-color="#000000"/>
      <style:paragraph-properties fo:text-align="center" style:writing-mode="lr-tb"/>
      <style:text-properties fo:font-size="12pt"/>
    </style:style>
    <style:style style:name="P12" style:family="paragraph">
      <loext:graphic-properties draw:fill="none"/>
      <style:paragraph-properties fo:text-align="center"/>
    </style:style>
    <style:style style:name="P13" style:family="paragraph">
      <loext:graphic-properties draw:fill="none" draw:fill-color="#ffffff"/>
    </style:style>
    <style:style style:name="P14" style:family="paragraph">
      <loext:graphic-properties draw:fill="none" draw:fill-color="#ffffff"/>
      <style:paragraph-properties style:writing-mode="lr-tb"/>
      <style:text-properties style:font-name="Times New Roman2" fo:font-size="12pt" style:font-size-asian="18pt" style:font-size-complex="18pt"/>
    </style:style>
    <style:style style:name="P15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fo:font-size="12pt"/>
    </style:style>
    <style:style style:name="P16" style:family="paragraph">
      <loext:graphic-properties draw:fill="none" draw:fill-color="#ffffff"/>
      <style:paragraph-properties style:writing-mode="lr-tb"/>
      <style:text-properties style:font-name="Arial3" fo:font-size="10pt" fo:font-weight="bold" style:font-size-asian="18pt" style:font-size-complex="18pt"/>
    </style:style>
    <style:style style:name="P17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style:font-name="Arial3" fo:font-size="10pt" fo:font-weight="bold" style:font-size-asian="18pt" style:font-size-complex="18pt"/>
    </style:style>
    <style:style style:name="P18" style:family="paragraph">
      <loext:graphic-properties draw:fill="solid" draw:fill-color="#ffffff"/>
      <style:paragraph-properties fo:text-align="center"/>
    </style:style>
    <style:style style:name="P19" style:family="paragraph">
      <loext:graphic-properties draw:fill="none" draw:fill-color="#ffffff"/>
      <style:paragraph-properties style:writing-mode="lr-tb"/>
      <style:text-properties style:font-name="Arial3" fo:font-size="12pt" fo:font-weight="bold" style:font-size-asian="18pt" style:font-size-complex="18pt"/>
    </style:style>
    <style:style style:name="P20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fo:color="#ff3333" style:font-name="Arial" fo:font-size="8pt" style:font-size-asian="10pt" style:font-size-complex="10pt"/>
    </style:style>
    <style:style style:name="T4" style:family="text">
      <style:text-properties fo:color="#000000" style:font-name="Times New Roman1" fo:font-size="10pt" fo:font-weight="bold" style:font-size-asian="10pt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Times New Roman1" fo:font-size="11pt" fo:font-weight="bold" style:font-size-asian="18pt" style:font-size-complex="18pt"/>
    </style:style>
    <style:style style:name="T7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8" style:family="text">
      <style:text-properties fo:color="#ff3333" fo:font-size="8pt" style:font-size-asian="10pt" style:font-size-complex="10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color="#ff0000" style:font-name="Arial1" fo:font-size="8pt" fo:font-style="normal" fo:font-weight="normal"/>
    </style:style>
    <style:style style:name="T11" style:family="text">
      <style:text-properties fo:color="#000000" style:font-name="Times New Roman1" fo:font-size="7pt" fo:font-style="normal" fo:font-weight="bold" style:font-size-asian="10pt" style:font-size-complex="10pt"/>
    </style:style>
    <style:style style:name="T12" style:family="text">
      <style:text-properties fo:color="#000000" style:font-name="Times New Roman1" fo:font-size="10pt" fo:font-style="normal" fo:font-weight="bold" style:font-size-asian="10pt" style:font-size-complex="10pt"/>
    </style:style>
    <style:style style:name="T13" style:family="text">
      <style:text-properties style:font-name="Times New Roman2" fo:font-size="12pt" style:font-size-asian="18pt" style:font-size-complex="18pt"/>
    </style:style>
    <style:style style:name="T14" style:family="text">
      <style:text-properties fo:font-variant="normal" fo:text-transform="none" style:use-window-font-color="true" style:text-outline="false" style:text-line-through-style="none" style:text-line-through-type="none" style:font-name="Times New Roman2" fo:font-size="12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Arial3" fo:font-size="10pt" fo:font-weight="bold" style:font-size-asian="18pt" style:font-size-complex="18pt"/>
    </style:style>
    <style:style style:name="T16" style:family="text">
      <style:text-properties fo:font-variant="normal" fo:text-transform="none" style:use-window-font-color="true" style:text-outline="false" style:text-line-through-style="none" style:text-line-through-type="none" style:font-name="Arial3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font-name="Arial3" fo:font-size="12pt" fo:font-weight="bold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0</text:span></text:p>
          </draw:text-box>
        </draw:frame>
        <draw:custom-shape draw:name="Shape 8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6" draw:text-style-name="P8" draw:layer="Image" svg:width="14.44cm" svg:height="0.926cm" svg:x="3.522cm" svg:y="23.539cm">
          <draw:text-box>
            <text:p><text:span text:style-name="T7">GOOGLE IMAGE SHOWING THE BOREHOLE LOCATION</text:span></text:p>
          </draw:text-box>
        </draw:frame>
        <draw:custom-shape draw:name="Shape 9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 10" draw:style-name="gr8" draw:text-style-name="P11" draw:layer="Image" svg:width="0.229cm" svg:height="0.229cm" svg:x="26.744cm" svg:y="8.419cm"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1">BH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8" draw:text-style-name="P11" draw:layer="Legend-Test locations" svg:width="0.229cm" svg:height="0.229cm" svg:x="26.759cm" svg:y="10.637cm">
          <text:p text:style-name="P3"><text:span text:style-name="T11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8" draw:text-style-name="P11" draw:layer="Legend-Test locations" svg:width="0.229cm" svg:height="0.229cm" svg:x="25.061cm" svg:y="8.444cm">
          <text:p text:style-name="P3"><text:span text:style-name="T10"/></text:p>
          <text:p text:style-name="P3"><text:span text:style-name="T10"/></text:p>
          <text:p text:style-name="P3"><text:span text:style-name="T11"><text:s text:c="12"/></text:span></text:p>
          <text:p text:style-name="P3"><text:span text:style-name="T11"/></text:p>
          <text:p text:style-name="P3"><text:span text:style-name="T11">BH2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8" draw:text-style-name="P11" draw:layer="Legend-Test locations" svg:width="0.229cm" svg:height="0.229cm" svg:x="27.157cm" svg:y="11.85cm">
          <text:p text:style-name="P3"><text:span text:style-name="T11">BH5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8" draw:text-style-name="P11" draw:layer="Legend-Test locations" svg:width="0.229cm" svg:height="0.229cm" svg:x="24.307cm" svg:y="11.809cm">
          <text:p text:style-name="P3"><text:span text:style-name="T11">BH6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365cm" svg:y1="4.926cm" svg:x2="21.365cm" svg:y2="4.664cm">
            <text:p/>
          </draw:line>
          <draw:line draw:style-name="gr9" draw:text-style-name="P12" draw:layer="Legend-Test locations" svg:x1="21.267cm" svg:y1="4.885cm" svg:x2="21.456cm" svg:y2="4.7cm">
            <text:p/>
          </draw:line>
          <draw:line draw:style-name="gr9" draw:text-style-name="P12" draw:layer="Legend-Test locations" svg:x1="21.458cm" svg:y1="4.879cm" svg:x2="21.269cm" svg:y2="4.694cm">
            <text:p/>
          </draw:line>
        </draw:g>
        <draw:frame draw:style-name="gr10" draw:text-style-name="P13" draw:layer="Legend-Test locations" svg:width="0.485cm" svg:height="1.316cm" svg:x="25.356cm" svg:y="8.398cm">
          <draw:text-box>
            <text:p/>
          </draw:text-box>
        </draw:frame>
        <draw:frame draw:style-name="gr11" draw:text-style-name="P12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 15" draw:style-name="gr8" draw:text-style-name="P11" draw:layer="Legend-Test locations" svg:width="0.279cm" svg:height="0.279cm" svg:x="21.648cm" svg:y="2.972cm">
          <text:p text:style-name="P3"><text:span text:style-name="T12"><text:s text:c="10"/></text:span></text:p>
          <text:p text:style-name="P3"><text:span text:style-name="T12"><text:s text:c="13"/></text:span></text:p>
          <text:p text:style-name="P3"><text:span text:style-name="T12"/></text:p>
          <text:p text:style-name="P3"><text:span text:style-name="T12"><text:s text:c="12"/></text:span></text:p>
          <text:p text:style-name="P3"><text:span text:style-name="T12"><text:s text:c="5"/></text:span><text:span text:style-name="T12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15" draw:layer="layout" svg:x1="24.09cm" svg:y1="2.236cm" svg:x2="24.09cm" svg:y2="4.697cm">
          <text:p text:style-name="P15"><text:span text:style-name="T14">3m</text:span></text:p>
        </draw:measure>
        <draw:frame draw:style-name="gr14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7" draw:text-style-name="P12" draw:layer="layout" svg:x1="26.142cm" svg:y1="-0.106cm" svg:x2="26.102cm" svg:y2="0.035cm">
            <text:p/>
          </draw:line>
          <draw:line draw:style-name="gr17" draw:text-style-name="P12" draw:layer="layout" svg:x1="26.053cm" svg:y1="-0.324cm" svg:x2="25.983cm" svg:y2="-0.106cm">
            <text:p/>
          </draw:line>
          <draw:line draw:style-name="gr17" draw:text-style-name="P12" draw:layer="layout" svg:x1="26.1cm" svg:y1="0.04cm" svg:x2="26.056cm" svg:y2="-0.33cm">
            <text:p/>
          </draw:line>
          <draw:line draw:style-name="gr17" draw:text-style-name="P12" draw:layer="layout" svg:x1="26.141cm" svg:y1="-0.109cm" svg:x2="26.384cm" svg:y2="-0.109cm">
            <text:p/>
          </draw:line>
        </draw:g>
        <draw:custom-shape draw:style-name="gr18" draw:text-style-name="P18" draw:layer="layout" svg:width="0.618cm" svg:height="0.901cm" svg:x="13.736cm" svg:y="17.708cm">
          <text:p/>
          <draw:enhanced-geometry svg:viewBox="0 0 21600 21600" draw:type="rectangle" draw:enhanced-path="M 0 0 L 21600 0 21600 21600 0 21600 0 0 Z N"/>
        </draw:custom-shape>
        <draw:g>
          <draw:frame draw:style-name="gr11" draw:text-style-name="P12" draw:layer="layout" svg:width="1.61cm" svg:height="1.6cm" draw:transform="rotate (-0.00907571211037019) translate (20.691cm -2.477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8" draw:layer="layout" svg:width="0.519cm" svg:height="0.274cm" draw:transform="rotate (-0.00925024503556962) translate (21.241cm -2.575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9cm" svg:height="0.274cm" draw:transform="rotate (-0.00925024503556962) translate (20.537cm -1.86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8cm" svg:height="0.274cm" draw:transform="rotate (-0.00925024503556962) translate (21.33cm -1.057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257cm" svg:height="0.273cm" draw:transform="rotate (-0.00925024503556962) translate (22.135cm -1.799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19" draw:layer="layout" svg:width="0.474cm" svg:height="0.854cm" svg:x="18.828cm" svg:y="-1.865cm">
          <draw:text-box>
            <text:p><text:span text:style-name="T17">N</text:span></text:p>
          </draw:text-box>
        </draw:frame>
        <draw:custom-shape draw:style-name="gr18" draw:text-style-name="P18" draw:layer="layout" svg:width="0.618cm" svg:height="0.901cm" svg:x="13.785cm" svg:y="18.695cm">
          <text:p/>
          <draw:enhanced-geometry svg:viewBox="0 0 21600 21600" draw:type="rectangle" draw:enhanced-path="M 0 0 L 21600 0 21600 21600 0 21600 0 0 Z N"/>
        </draw:custom-shape>
        <draw:frame draw:style-name="gr22" draw:text-style-name="P12" draw:layer="layout" svg:width="16.513cm" svg:height="11.383cm" svg:x="2.631cm" svg:y="6.076cm">
          <draw:image xlink:href="Pictures/100000000000061000000431BDCC6E5878E63854.png" xlink:type="simple" xlink:show="embed" xlink:actuate="onLoad" loext:mime-type="image/png">
            <text:p/>
          </draw:image>
        </draw:frame>
      </draw:page>
      <draw:page draw:name="page2" draw:style-name="dp1" draw:master-page-name="Default"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0</text:span></text:p>
          </draw:text-box>
        </draw:frame>
        <draw:custom-shape draw:name="Shape7_0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4.605cm" svg:height="1.472cm" svg:x="3.995cm" svg:y="22.695cm">
          <draw:text-box>
            <text:p><text:span text:style-name="T7"><text:s text:c="29"/></text:span><text:span text:style-name="T7">PHOTOGRAPH SHOWING </text:span></text:p>
            <text:p><text:span text:style-name="T7">VIEW OF THE SITE AND BOREHOLE UNDER PROGRESS</text:span></text:p>
          </draw:text-box>
        </draw:frame>
        <draw:custom-shape draw:name="Shape6_1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6" draw:style-name="gr8" draw:text-style-name="P11" draw:layer="Image" svg:width="0.229cm" svg:height="0.229cm" svg:x="26.744cm" svg:y="8.419cm"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1">BH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7" draw:style-name="gr8" draw:text-style-name="P11" draw:layer="Legend-Test locations" svg:width="0.229cm" svg:height="0.229cm" svg:x="26.759cm" svg:y="10.637cm">
          <text:p text:style-name="P3"><text:span text:style-name="T11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8" draw:style-name="gr8" draw:text-style-name="P11" draw:layer="Legend-Test locations" svg:width="0.229cm" svg:height="0.229cm" svg:x="25.061cm" svg:y="8.444cm">
          <text:p text:style-name="P3"><text:span text:style-name="T10"/></text:p>
          <text:p text:style-name="P3"><text:span text:style-name="T10"/></text:p>
          <text:p text:style-name="P3"><text:span text:style-name="T11"><text:s text:c="12"/></text:span></text:p>
          <text:p text:style-name="P3"><text:span text:style-name="T11"/></text:p>
          <text:p text:style-name="P3"><text:span text:style-name="T11">BH2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9" draw:style-name="gr8" draw:text-style-name="P11" draw:layer="Legend-Test locations" svg:width="0.229cm" svg:height="0.229cm" svg:x="27.157cm" svg:y="11.85cm">
          <text:p text:style-name="P3"><text:span text:style-name="T11">BH5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10" draw:style-name="gr8" draw:text-style-name="P11" draw:layer="Legend-Test locations" svg:width="0.229cm" svg:height="0.229cm" svg:x="24.307cm" svg:y="11.809cm">
          <text:p text:style-name="P3"><text:span text:style-name="T11">BH6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365cm" svg:y1="4.926cm" svg:x2="21.365cm" svg:y2="4.664cm">
            <text:p/>
          </draw:line>
          <draw:line draw:style-name="gr9" draw:text-style-name="P12" draw:layer="Legend-Test locations" svg:x1="21.267cm" svg:y1="4.885cm" svg:x2="21.456cm" svg:y2="4.7cm">
            <text:p/>
          </draw:line>
          <draw:line draw:style-name="gr9" draw:text-style-name="P12" draw:layer="Legend-Test locations" svg:x1="21.458cm" svg:y1="4.879cm" svg:x2="21.269cm" svg:y2="4.694cm">
            <text:p/>
          </draw:line>
        </draw:g>
        <draw:frame draw:style-name="gr10" draw:text-style-name="P13" draw:layer="Legend-Test locations" svg:width="0.485cm" svg:height="1.316cm" svg:x="25.356cm" svg:y="8.398cm">
          <draw:text-box>
            <text:p/>
          </draw:text-box>
        </draw:frame>
        <draw:frame draw:style-name="gr11" draw:text-style-name="P12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11" draw:style-name="gr8" draw:text-style-name="P11" draw:layer="Legend-Test locations" svg:width="0.279cm" svg:height="0.279cm" svg:x="21.648cm" svg:y="2.972cm">
          <text:p text:style-name="P3"><text:span text:style-name="T12"><text:s text:c="10"/></text:span></text:p>
          <text:p text:style-name="P3"><text:span text:style-name="T12"><text:s text:c="13"/></text:span></text:p>
          <text:p text:style-name="P3"><text:span text:style-name="T12"/></text:p>
          <text:p text:style-name="P3"><text:span text:style-name="T12"><text:s text:c="12"/></text:span></text:p>
          <text:p text:style-name="P3"><text:span text:style-name="T12"><text:s text:c="5"/></text:span><text:span text:style-name="T12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0" draw:layer="layout" svg:x1="24.09cm" svg:y1="2.236cm" svg:x2="24.09cm" svg:y2="4.697cm">
          <text:p text:style-name="P20"><text:span text:style-name="T14">3m</text:span></text:p>
        </draw:measure>
        <draw:frame draw:style-name="gr14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7" draw:text-style-name="P12" draw:layer="layout" svg:x1="26.142cm" svg:y1="-0.106cm" svg:x2="26.102cm" svg:y2="0.035cm">
            <text:p/>
          </draw:line>
          <draw:line draw:style-name="gr17" draw:text-style-name="P12" draw:layer="layout" svg:x1="26.053cm" svg:y1="-0.324cm" svg:x2="25.983cm" svg:y2="-0.106cm">
            <text:p/>
          </draw:line>
          <draw:line draw:style-name="gr17" draw:text-style-name="P12" draw:layer="layout" svg:x1="26.1cm" svg:y1="0.04cm" svg:x2="26.056cm" svg:y2="-0.33cm">
            <text:p/>
          </draw:line>
          <draw:line draw:style-name="gr17" draw:text-style-name="P12" draw:layer="layout" svg:x1="26.141cm" svg:y1="-0.109cm" svg:x2="26.384cm" svg:y2="-0.109cm">
            <text:p/>
          </draw:line>
        </draw:g>
        <draw:g>
          <draw:frame draw:style-name="gr11" draw:text-style-name="P12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8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19" draw:layer="layout" svg:width="0.474cm" svg:height="0.854cm" svg:x="20.096cm" svg:y="-3.343cm">
          <draw:text-box>
            <text:p><text:span text:style-name="T17">N</text:span></text:p>
          </draw:text-box>
        </draw:frame>
        <draw:frame draw:style-name="gr22" draw:text-style-name="P12" draw:layer="layout" svg:width="12.319cm" svg:height="16.425cm" svg:x="4.647cm" svg:y="3.443cm">
          <draw:image xlink:href="Pictures/1000000000000438000005A0BB75100D719C8F14.png" xlink:type="simple" xlink:show="embed" xlink:actuate="onLoad" loext:mime-type="image/png">
            <text:p/>
          </draw:image>
        </draw:frame>
      </draw:page>
      <draw:page draw:name="page3" draw:style-name="dp1" draw:master-page-name="Default">
        <draw:frame draw:style-name="gr22" draw:text-style-name="P12" draw:layer="layout" svg:width="12.313cm" svg:height="16.417cm" svg:x="4.662cm" svg:y="3.45cm">
          <draw:image xlink:href="Pictures/1000000000000438000005A0DE71FB8262B43162.png" xlink:type="simple" xlink:show="embed" xlink:actuate="onLoad" loext:mime-type="image/png">
            <text:p/>
          </draw:image>
        </draw:frame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c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0</text:span></text:p>
          </draw:text-box>
        </draw:frame>
        <draw:custom-shape draw:name="Shape7_ 1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4.605cm" svg:height="1.472cm" svg:x="3.995cm" svg:y="22.695cm">
          <draw:text-box>
            <text:p><text:span text:style-name="T7"><text:s text:c="29"/></text:span><text:span text:style-name="T7">PHOTOGRAPH SHOWING </text:span></text:p>
            <text:p><text:span text:style-name="T7">VIEW OF THE SITE AND BOREHOLE UNDER PROGRESS</text:span></text:p>
          </draw:text-box>
        </draw:frame>
        <draw:custom-shape draw:name="Shape6_ 2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7" draw:style-name="gr8" draw:text-style-name="P11" draw:layer="Image" svg:width="0.229cm" svg:height="0.229cm" svg:x="26.744cm" svg:y="8.419cm"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1">BH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8" draw:style-name="gr8" draw:text-style-name="P11" draw:layer="Legend-Test locations" svg:width="0.229cm" svg:height="0.229cm" svg:x="26.759cm" svg:y="10.637cm">
          <text:p text:style-name="P3"><text:span text:style-name="T11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9" draw:style-name="gr8" draw:text-style-name="P11" draw:layer="Legend-Test locations" svg:width="0.229cm" svg:height="0.229cm" svg:x="25.061cm" svg:y="8.444cm">
          <text:p text:style-name="P3"><text:span text:style-name="T10"/></text:p>
          <text:p text:style-name="P3"><text:span text:style-name="T10"/></text:p>
          <text:p text:style-name="P3"><text:span text:style-name="T11"><text:s text:c="12"/></text:span></text:p>
          <text:p text:style-name="P3"><text:span text:style-name="T11"/></text:p>
          <text:p text:style-name="P3"><text:span text:style-name="T11">BH2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0" draw:style-name="gr8" draw:text-style-name="P11" draw:layer="Legend-Test locations" svg:width="0.229cm" svg:height="0.229cm" svg:x="27.157cm" svg:y="11.85cm">
          <text:p text:style-name="P3"><text:span text:style-name="T11">BH5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1" draw:style-name="gr8" draw:text-style-name="P11" draw:layer="Legend-Test locations" svg:width="0.229cm" svg:height="0.229cm" svg:x="24.307cm" svg:y="11.809cm">
          <text:p text:style-name="P3"><text:span text:style-name="T11">BH6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365cm" svg:y1="4.926cm" svg:x2="21.365cm" svg:y2="4.664cm">
            <text:p/>
          </draw:line>
          <draw:line draw:style-name="gr9" draw:text-style-name="P12" draw:layer="Legend-Test locations" svg:x1="21.267cm" svg:y1="4.885cm" svg:x2="21.456cm" svg:y2="4.7cm">
            <text:p/>
          </draw:line>
          <draw:line draw:style-name="gr9" draw:text-style-name="P12" draw:layer="Legend-Test locations" svg:x1="21.458cm" svg:y1="4.879cm" svg:x2="21.269cm" svg:y2="4.694cm">
            <text:p/>
          </draw:line>
        </draw:g>
        <draw:frame draw:style-name="gr10" draw:text-style-name="P13" draw:layer="Legend-Test locations" svg:width="0.485cm" svg:height="1.316cm" svg:x="25.356cm" svg:y="8.398cm">
          <draw:text-box>
            <text:p/>
          </draw:text-box>
        </draw:frame>
        <draw:frame draw:style-name="gr11" draw:text-style-name="P12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12" draw:style-name="gr8" draw:text-style-name="P11" draw:layer="Legend-Test locations" svg:width="0.279cm" svg:height="0.279cm" svg:x="21.648cm" svg:y="2.972cm">
          <text:p text:style-name="P3"><text:span text:style-name="T12"><text:s text:c="10"/></text:span></text:p>
          <text:p text:style-name="P3"><text:span text:style-name="T12"><text:s text:c="13"/></text:span></text:p>
          <text:p text:style-name="P3"><text:span text:style-name="T12"/></text:p>
          <text:p text:style-name="P3"><text:span text:style-name="T12"><text:s text:c="12"/></text:span></text:p>
          <text:p text:style-name="P3"><text:span text:style-name="T12"><text:s text:c="5"/></text:span><text:span text:style-name="T12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0" draw:layer="layout" svg:x1="24.09cm" svg:y1="2.236cm" svg:x2="24.09cm" svg:y2="4.697cm">
          <text:p text:style-name="P20"><text:span text:style-name="T14">3m</text:span></text:p>
        </draw:measure>
        <draw:frame draw:style-name="gr14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7" draw:text-style-name="P12" draw:layer="layout" svg:x1="26.142cm" svg:y1="-0.106cm" svg:x2="26.102cm" svg:y2="0.035cm">
            <text:p/>
          </draw:line>
          <draw:line draw:style-name="gr17" draw:text-style-name="P12" draw:layer="layout" svg:x1="26.053cm" svg:y1="-0.324cm" svg:x2="25.983cm" svg:y2="-0.106cm">
            <text:p/>
          </draw:line>
          <draw:line draw:style-name="gr17" draw:text-style-name="P12" draw:layer="layout" svg:x1="26.1cm" svg:y1="0.04cm" svg:x2="26.056cm" svg:y2="-0.33cm">
            <text:p/>
          </draw:line>
          <draw:line draw:style-name="gr17" draw:text-style-name="P12" draw:layer="layout" svg:x1="26.141cm" svg:y1="-0.109cm" svg:x2="26.384cm" svg:y2="-0.109cm">
            <text:p/>
          </draw:line>
        </draw:g>
        <draw:g>
          <draw:frame draw:style-name="gr11" draw:text-style-name="P12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8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19" draw:layer="layout" svg:width="0.474cm" svg:height="0.854cm" svg:x="20.096cm" svg:y="-3.343cm">
          <draw:text-box>
            <text:p><text:span text:style-name="T17">N</text:span></text:p>
          </draw:text-box>
        </draw:frame>
      </draw:page>
      <draw:page draw:name="page4" draw:style-name="dp1" draw:master-page-name="Default">
        <draw:frame draw:style-name="gr22" draw:text-style-name="P12" draw:layer="layout" svg:width="12.343cm" svg:height="16.458cm" svg:x="4.645cm" svg:y="3.383cm">
          <draw:image xlink:href="Pictures/1000000000000438000005A01CBD66FC88392677.png" xlink:type="simple" xlink:show="embed" xlink:actuate="onLoad" loext:mime-type="image/png">
            <text:p/>
          </draw:image>
        </draw:frame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d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0</text:span></text:p>
          </draw:text-box>
        </draw:frame>
        <draw:custom-shape draw:name="Shape7_ 2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4" draw:text-style-name="P8" draw:layer="Image" svg:width="13.257cm" svg:height="2.018cm" svg:x="4.351cm" svg:y="21.548cm">
          <draw:text-box>
            <text:p><text:span text:style-name="T7"><text:s/></text:span><text:span text:style-name="T7">PHOTOGRAPH SHOWING VIEW OF THE OUTCROP </text:span></text:p>
            <text:p><text:span text:style-name="T7"><text:s/></text:span><text:span text:style-name="T7">ROCK FRAGMENTS AT EXISTING GROUND LEVEL</text:span></text:p>
          </draw:text-box>
        </draw:frame>
        <draw:custom-shape draw:name="Shape6_ 3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13" draw:style-name="gr8" draw:text-style-name="P11" draw:layer="Image" svg:width="0.229cm" svg:height="0.229cm" svg:x="26.744cm" svg:y="8.419cm"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1">BH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4" draw:style-name="gr8" draw:text-style-name="P11" draw:layer="Legend-Test locations" svg:width="0.229cm" svg:height="0.229cm" svg:x="26.759cm" svg:y="10.637cm">
          <text:p text:style-name="P3"><text:span text:style-name="T11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5" draw:style-name="gr8" draw:text-style-name="P11" draw:layer="Legend-Test locations" svg:width="0.229cm" svg:height="0.229cm" svg:x="25.061cm" svg:y="8.444cm">
          <text:p text:style-name="P3"><text:span text:style-name="T10"/></text:p>
          <text:p text:style-name="P3"><text:span text:style-name="T10"/></text:p>
          <text:p text:style-name="P3"><text:span text:style-name="T11"><text:s text:c="12"/></text:span></text:p>
          <text:p text:style-name="P3"><text:span text:style-name="T11"/></text:p>
          <text:p text:style-name="P3"><text:span text:style-name="T11">BH2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6" draw:style-name="gr8" draw:text-style-name="P11" draw:layer="Legend-Test locations" svg:width="0.229cm" svg:height="0.229cm" svg:x="27.157cm" svg:y="11.85cm">
          <text:p text:style-name="P3"><text:span text:style-name="T11">BH5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17" draw:style-name="gr8" draw:text-style-name="P11" draw:layer="Legend-Test locations" svg:width="0.229cm" svg:height="0.229cm" svg:x="24.307cm" svg:y="11.809cm">
          <text:p text:style-name="P3"><text:span text:style-name="T11">BH6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365cm" svg:y1="4.926cm" svg:x2="21.365cm" svg:y2="4.664cm">
            <text:p/>
          </draw:line>
          <draw:line draw:style-name="gr9" draw:text-style-name="P12" draw:layer="Legend-Test locations" svg:x1="21.267cm" svg:y1="4.885cm" svg:x2="21.456cm" svg:y2="4.7cm">
            <text:p/>
          </draw:line>
          <draw:line draw:style-name="gr9" draw:text-style-name="P12" draw:layer="Legend-Test locations" svg:x1="21.458cm" svg:y1="4.879cm" svg:x2="21.269cm" svg:y2="4.694cm">
            <text:p/>
          </draw:line>
        </draw:g>
        <draw:frame draw:style-name="gr10" draw:text-style-name="P13" draw:layer="Legend-Test locations" svg:width="0.485cm" svg:height="1.316cm" svg:x="25.356cm" svg:y="8.398cm">
          <draw:text-box>
            <text:p/>
          </draw:text-box>
        </draw:frame>
        <draw:frame draw:style-name="gr11" draw:text-style-name="P12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18" draw:style-name="gr8" draw:text-style-name="P11" draw:layer="Legend-Test locations" svg:width="0.279cm" svg:height="0.279cm" svg:x="21.648cm" svg:y="2.972cm">
          <text:p text:style-name="P3"><text:span text:style-name="T12"><text:s text:c="10"/></text:span></text:p>
          <text:p text:style-name="P3"><text:span text:style-name="T12"><text:s text:c="13"/></text:span></text:p>
          <text:p text:style-name="P3"><text:span text:style-name="T12"/></text:p>
          <text:p text:style-name="P3"><text:span text:style-name="T12"><text:s text:c="12"/></text:span></text:p>
          <text:p text:style-name="P3"><text:span text:style-name="T12"><text:s text:c="5"/></text:span><text:span text:style-name="T12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0" draw:layer="layout" svg:x1="24.09cm" svg:y1="2.236cm" svg:x2="24.09cm" svg:y2="4.697cm">
          <text:p text:style-name="P20"><text:span text:style-name="T14">3m</text:span></text:p>
        </draw:measure>
        <draw:frame draw:style-name="gr14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7" draw:text-style-name="P12" draw:layer="layout" svg:x1="26.142cm" svg:y1="-0.106cm" svg:x2="26.102cm" svg:y2="0.035cm">
            <text:p/>
          </draw:line>
          <draw:line draw:style-name="gr17" draw:text-style-name="P12" draw:layer="layout" svg:x1="26.053cm" svg:y1="-0.324cm" svg:x2="25.983cm" svg:y2="-0.106cm">
            <text:p/>
          </draw:line>
          <draw:line draw:style-name="gr17" draw:text-style-name="P12" draw:layer="layout" svg:x1="26.1cm" svg:y1="0.04cm" svg:x2="26.056cm" svg:y2="-0.33cm">
            <text:p/>
          </draw:line>
          <draw:line draw:style-name="gr17" draw:text-style-name="P12" draw:layer="layout" svg:x1="26.141cm" svg:y1="-0.109cm" svg:x2="26.384cm" svg:y2="-0.109cm">
            <text:p/>
          </draw:line>
        </draw:g>
        <draw:g>
          <draw:frame draw:style-name="gr11" draw:text-style-name="P12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8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19" draw:layer="layout" svg:width="0.474cm" svg:height="0.854cm" svg:x="20.096cm" svg:y="-3.343cm">
          <draw:text-box>
            <text:p><text:span text:style-name="T17">N</text:span></text:p>
          </draw:text-box>
        </draw:frame>
      </draw:page>
      <draw:page draw:name="page5" draw:style-name="dp1" draw:master-page-name="Default">
        <draw:frame draw:style-name="gr1" draw:text-style-name="P1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e</text:span></text:p>
          </draw:text-box>
        </draw:frame>
        <draw:frame draw:style-name="gr2" draw:text-style-name="P2" draw:layer="Footer" svg:width="2.6cm" svg:height="1.17cm" svg:x="17.297cm" svg:y="25.907cm">
          <draw:text-box>
            <text:p><text:span text:style-name="T2"><text:s text:c="2"/></text:span><text:span text:style-name="T2">G(D)4550</text:span></text:p>
          </draw:text-box>
        </draw:frame>
        <draw:custom-shape draw:name="Shape7_ 3" draw:style-name="gr3" draw:text-style-name="P4" draw:layer="Legend-Test locations" svg:width="0.382cm" svg:height="0.382cm" svg:x="21.97cm" svg:y="6.138cm"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3"/></text:p>
          <text:p text:style-name="P3"><text:span text:style-name="T4"><text:s text:c="2"/></text:span><text:span text:style-name="T4">ERT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4" draw:text-style-name="P6" draw:layer="Image" svg:x1="22.804cm" svg:y1="1.043cm" svg:x2="34.219cm" svg:y2="1.049cm">
          <text:p text:style-name="P5"><text:span text:style-name="T6">11.5m</text:span></text:p>
          <text:p text:style-name="P5"><text:span text:style-name="T6"/></text:p>
        </draw:line>
        <draw:frame draw:style-name="gr5" draw:text-style-name="P7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3" draw:text-style-name="P8" draw:layer="Image" svg:width="15.932cm" svg:height="1.472cm" svg:x="3.068cm" svg:y="12.794cm">
          <draw:text-box>
            <text:p><text:span text:style-name="T7"><text:s/></text:span><text:span text:style-name="T7">PHOTOGRAPH SHOWING VIEW ROCK CORE SAMPLES FOR <text:s text:c="5"/></text:span></text:p>
            <text:p><text:span text:style-name="T7"><text:s text:c="17"/></text:span><text:span text:style-name="T7">UNIAXIAL COMPRESSIVE STRENGTH TEST </text:span></text:p>
          </draw:text-box>
        </draw:frame>
        <draw:custom-shape draw:name="Shape6_ 4" draw:style-name="gr7" draw:text-style-name="P10" draw:layer="layout" svg:width="0.382cm" svg:height="0.382cm" svg:x="22.117cm" svg:y="10.947cm"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8"/></text:p>
          <text:p text:style-name="P9"><text:span text:style-name="T4">SCPT1</text:span></text:p>
          <text:p text:style-name="P9"><text:span text:style-name="T9"/></text:p>
          <text:p text:style-name="P9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 19" draw:style-name="gr8" draw:text-style-name="P11" draw:layer="Image" svg:width="0.229cm" svg:height="0.229cm" svg:x="26.744cm" svg:y="8.419cm"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0"/></text:p>
          <text:p text:style-name="P3"><text:span text:style-name="T11">BH1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20" draw:style-name="gr8" draw:text-style-name="P11" draw:layer="Legend-Test locations" svg:width="0.229cm" svg:height="0.229cm" svg:x="26.759cm" svg:y="10.637cm">
          <text:p text:style-name="P3"><text:span text:style-name="T11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21" draw:style-name="gr8" draw:text-style-name="P11" draw:layer="Legend-Test locations" svg:width="0.229cm" svg:height="0.229cm" svg:x="25.061cm" svg:y="8.444cm">
          <text:p text:style-name="P3"><text:span text:style-name="T10"/></text:p>
          <text:p text:style-name="P3"><text:span text:style-name="T10"/></text:p>
          <text:p text:style-name="P3"><text:span text:style-name="T11"><text:s text:c="12"/></text:span></text:p>
          <text:p text:style-name="P3"><text:span text:style-name="T11"/></text:p>
          <text:p text:style-name="P3"><text:span text:style-name="T11">BH2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22" draw:style-name="gr8" draw:text-style-name="P11" draw:layer="Legend-Test locations" svg:width="0.229cm" svg:height="0.229cm" svg:x="27.157cm" svg:y="11.85cm">
          <text:p text:style-name="P3"><text:span text:style-name="T11">BH5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 23" draw:style-name="gr8" draw:text-style-name="P11" draw:layer="Legend-Test locations" svg:width="0.229cm" svg:height="0.229cm" svg:x="24.307cm" svg:y="11.809cm">
          <text:p text:style-name="P3"><text:span text:style-name="T11">BH6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231cm" svg:y1="4.789cm" svg:x2="21.498cm" svg:y2="4.789cm">
            <text:p/>
          </draw:line>
          <draw:line draw:style-name="gr9" draw:text-style-name="P12" draw:layer="Legend-Test locations" svg:x1="21.365cm" svg:y1="4.926cm" svg:x2="21.365cm" svg:y2="4.664cm">
            <text:p/>
          </draw:line>
          <draw:line draw:style-name="gr9" draw:text-style-name="P12" draw:layer="Legend-Test locations" svg:x1="21.267cm" svg:y1="4.885cm" svg:x2="21.456cm" svg:y2="4.7cm">
            <text:p/>
          </draw:line>
          <draw:line draw:style-name="gr9" draw:text-style-name="P12" draw:layer="Legend-Test locations" svg:x1="21.458cm" svg:y1="4.879cm" svg:x2="21.269cm" svg:y2="4.694cm">
            <text:p/>
          </draw:line>
        </draw:g>
        <draw:frame draw:style-name="gr10" draw:text-style-name="P13" draw:layer="Legend-Test locations" svg:width="0.485cm" svg:height="1.316cm" svg:x="25.356cm" svg:y="8.398cm">
          <draw:text-box>
            <text:p/>
          </draw:text-box>
        </draw:frame>
        <draw:frame draw:style-name="gr11" draw:text-style-name="P12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 24" draw:style-name="gr8" draw:text-style-name="P11" draw:layer="Legend-Test locations" svg:width="0.279cm" svg:height="0.279cm" svg:x="21.648cm" svg:y="2.972cm">
          <text:p text:style-name="P3"><text:span text:style-name="T12"><text:s text:c="10"/></text:span></text:p>
          <text:p text:style-name="P3"><text:span text:style-name="T12"><text:s text:c="13"/></text:span></text:p>
          <text:p text:style-name="P3"><text:span text:style-name="T12"/></text:p>
          <text:p text:style-name="P3"><text:span text:style-name="T12"><text:s text:c="12"/></text:span></text:p>
          <text:p text:style-name="P3"><text:span text:style-name="T12"><text:s text:c="5"/></text:span><text:span text:style-name="T12">BH4</text:span></text:p>
          <text:p text:style-name="P3"><text:span text:style-name="T5"/></text:p>
          <text:p text:style-name="P3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2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3" draw:text-style-name="P20" draw:layer="layout" svg:x1="24.09cm" svg:y1="2.236cm" svg:x2="24.09cm" svg:y2="4.697cm">
          <text:p text:style-name="P20"><text:span text:style-name="T14">3m</text:span></text:p>
        </draw:measure>
        <draw:frame draw:style-name="gr14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5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5" draw:text-style-name="P7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6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7" draw:text-style-name="P12" draw:layer="layout" svg:x1="26.142cm" svg:y1="-0.106cm" svg:x2="26.102cm" svg:y2="0.035cm">
            <text:p/>
          </draw:line>
          <draw:line draw:style-name="gr17" draw:text-style-name="P12" draw:layer="layout" svg:x1="26.053cm" svg:y1="-0.324cm" svg:x2="25.983cm" svg:y2="-0.106cm">
            <text:p/>
          </draw:line>
          <draw:line draw:style-name="gr17" draw:text-style-name="P12" draw:layer="layout" svg:x1="26.1cm" svg:y1="0.04cm" svg:x2="26.056cm" svg:y2="-0.33cm">
            <text:p/>
          </draw:line>
          <draw:line draw:style-name="gr17" draw:text-style-name="P12" draw:layer="layout" svg:x1="26.141cm" svg:y1="-0.109cm" svg:x2="26.384cm" svg:y2="-0.109cm">
            <text:p/>
          </draw:line>
        </draw:g>
        <draw:g>
          <draw:frame draw:style-name="gr11" draw:text-style-name="P12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19" draw:text-style-name="P18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0" draw:text-style-name="P18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1" draw:text-style-name="P19" draw:layer="layout" svg:width="0.474cm" svg:height="0.854cm" svg:x="20.096cm" svg:y="-3.343cm">
          <draw:text-box>
            <text:p><text:span text:style-name="T17">N</text:span></text:p>
          </draw:text-box>
        </draw:frame>
        <draw:frame draw:style-name="gr22" draw:text-style-name="P12" draw:layer="layout" svg:width="16.358cm" svg:height="8.227cm" svg:x="2.624cm" svg:y="3.369cm">
          <draw:image xlink:href="Pictures/10000000000003E8000001F7BDF6399719844B74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6-01T15:28:58.052000000</dc:date>
    <meta:editing-duration>PT9H36M5S</meta:editing-duration>
    <meta:editing-cycles>127</meta:editing-cycles>
    <meta:generator>LibreOffice/6.2.7.1$Windows_X86_64 LibreOffice_project/23edc44b61b830b7d749943e020e96f5a7df63bf</meta:generator>
    <meta:print-date>2023-06-01T15:20:44.729000000</meta:print-date>
    <meta:document-statistic meta:object-count="202"/>
  </office:meta>
</office:document-meta>
</file>